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24e4834948e7a8ce383974c5ed5514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6824e4834948e7a8ce383974c5ed5514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aicha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icha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